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/>
  </office:font-face-decls>
  <office:automatic-styles>
    <style:style style:name="P1" style:family="paragraph" style:parent-style-name="Header">
      <style:paragraph-properties fo:text-align="end" style:justify-single-word="false"/>
      <style:text-properties fo:color="#666666" loext:opacity="100%" fo:font-size="9pt" style:font-size-asian="7.84999990463257pt" style:font-size-complex="9pt"/>
    </style:style>
    <style:style style:name="P2" style:family="paragraph" style:parent-style-name="Standard">
      <style:text-properties officeooo:rsid="0009698e" officeooo:paragraph-rsid="0009698e"/>
    </style:style>
    <style:style style:name="P3" style:family="paragraph" style:parent-style-name="Standard">
      <style:text-properties officeooo:rsid="00134297" officeooo:paragraph-rsid="0009698e"/>
    </style:style>
    <style:style style:name="P4" style:family="paragraph" style:parent-style-name="Standard">
      <style:text-properties officeooo:rsid="0009698e" officeooo:paragraph-rsid="0009698e"/>
    </style:style>
    <style:style style:name="T1" style:family="text">
      <style:text-properties style:text-position="super 58%"/>
    </style:style>
    <style:style style:name="T2" style:family="text">
      <style:text-properties style:text-position="0% 100%"/>
    </style:style>
    <style:style style:name="T3" style:family="text">
      <style:text-properties style:font-name="Verdana"/>
    </style:style>
    <style:style style:name="T4" style:family="text">
      <style:text-properties officeooo:rsid="0009884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Découvert du Château de Caen pour toutes les classes de 5<text:span text:style-name="T1">e</text:span><text:span text:style-name="T2"/></text:p>
      <text:p text:style-name="P2"/>
      <text:p text:style-name="P3">La ville de Caen fête cette année son millénaire. A cette occasion, les élèves de 5<text:span text:style-name="T1">e</text:span> du collège sont engagé<text:span text:style-name="T3">·e·</text:span>s dans un projet d’Histoire des Arts autour du château de Caen.</text:p>
      <text:p text:style-name="P3">Ce projet, qui s’inscrit dans le programme d’Histoire des Arts relatif au Moyen-âge, regroupe plusieurs disciplines (variables selon les classes) comme l’Anglais, l’Histoire et les Arts plastiques.</text:p>
      <text:p text:style-name="P2">Dans ce cadre, les quatre classes de 5<text:span text:style-name="T1">e</text:span> ont découvert <text:span text:style-name="T4">en mai dernier</text:span> le château, son histoire, son architecture et ses vestiges grâce à des visites guidées. Ils ont pu accéder à des lieux habituellement fermés au public comme le donjon et la tour Mathilde. </text:p>
      <text:p text:style-name="P2"/>
      <text:p text:style-name="P2">Reportage photo : quelques photos de la visite et des photos des sculptures ornementales des 5<text:span text:style-name="T1">e</text:span> réalisées en argile : des créatures faites pour s’intégrer dans les murs de la Tour Mathilde, peintes et mises en valeur par la lumière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Verdana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Verdana" fo:font-family="Verdana" style:font-family-generic="swiss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  <style:text-properties fo:color="#666666" loext:opacity="100%" fo:font-size="9pt" style:font-size-asian="7.84999990463257pt" style:font-size-complex="9pt"/>
    </style:style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5-23T11:57:20.853000000</meta:creation-date>
    <dc:title>Document Sophie</dc:title>
    <meta:editing-duration>PT19M41S</meta:editing-duration>
    <meta:editing-cycles>3</meta:editing-cycles>
    <meta:generator>LibreOffice/7.5.1.2$Windows_X86_64 LibreOffice_project/fcbaee479e84c6cd81291587d2ee68cba099e129</meta:generator>
    <dc:date>2025-07-04T07:33:27.100000000</dc:date>
    <meta:document-statistic meta:table-count="0" meta:image-count="0" meta:object-count="0" meta:page-count="1" meta:paragraph-count="5" meta:word-count="154" meta:character-count="917" meta:non-whitespace-character-count="767"/>
    <meta:template xlink:type="simple" xlink:actuate="onRequest" xlink:title="Document Sophie" xlink:href="file:///C:/Users/Sophie/AppData/Roaming/LibreOffice/4/user/template/Document%20Sophie.ott" meta:date="2025-05-23T11:57:20.516000000"/>
  </office:meta>
</office:document-meta>
</file>